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Text_20_body">
      <style:text-properties officeooo:paragraph-rsid="001f2bfc"/>
    </style:style>
    <style:style style:name="T1" style:family="text">
      <style:text-properties officeooo:rsid="001f2bf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Bon à rien </text:p>
      <text:p text:style-name="Text_20_body"><text:a xlink:type="simple" xlink:href="https://www.elviejotopo.com/topo_express_category/pensamiento/" text:style-name="Internet_20_link" text:visited-style-name="Visited_20_Internet_20_Link">Réflexion</text:a> 9 août 2026</text:p>
      <text:p text:style-name="Text_20_body"><text:span text:style-name="Emphasis">Par Mark Fisher</text:span></text:p>
      <text:p text:style-name="P1"><text:span text:style-name="Emphasis"><text:span text:style-name="T1">Source : </text:span></text:span><text:a xlink:type="simple" xlink:href="https://www.elviejotopo.com/topoexpress/bueno-para-nada/" text:style-name="Internet_20_link" text:visited-style-name="Visited_20_Internet_20_Link"><text:span text:style-name="Emphasis"><text:span text:style-name="T1">https://www.elviejotopo.com/topoexpress/bueno-para-nada/</text:span></text:span></text:a><text:span text:style-name="Emphasis"><text:span text:style-name="T1"> — Traduction automatique non corrigée.</text:span></text:span></text:p>
      <text:p text:style-name="Text_20_body">Je souffre de dépression de manière intermittente depuis mon adolescence. Certains de ces épisodes ont été très invalidants, m’amenant à m’automutiler, à m’isoler (passant des mois entiers enfermé dans ma chambre, ne sortant que pour aller travailler ou acheter le strict minimum de nourriture dont j’avais besoin) et j’ai même été hospitalisé dans des services psychiatriques. Je ne dirais pas que je m’en suis complètement remis, mais je suis heureux de constater que tant la fréquence que la gravité des épisodes dépressifs ont considérablement diminué ces dernières années. Cela s’explique en partie par des changements dans ma situation personnelle, mais aussi par une compréhension différente de ma dépression et de ses causes. Je partage mes expériences de détresse mentale non pas parce que je pense qu’elles ont quelque chose de spécial ou d’unique, mais pour soutenir l’idée que de nombreuses formes de dépression sont mieux comprises — et mieux combattues — à partir de perspectives impersonnelles et politiques, plutôt qu’individuelles et « psychologiques ».</text:p>
      <text:p text:style-name="Text_20_body">Écrire sur sa propre dépression est difficile. La dépression se compose en partie d’une voix intérieure moqueuse qui vous accuse d’apitoiement sur vous-même : vous n’êtes pas déprimé, vous ne faites que vous apitoyer sur votre sort, remontez-vous le moral ! Cette voix peut se manifester lorsque vous parlez publiquement de votre état. Bien sûr, cette voix n’est pas du tout une voix intérieure ; c’est l’expression intériorisée de forces sociales réelles, dont certaines ont tout intérêt à nier tout lien entre la dépression et la politique.</text:p>
      <text:p text:style-name="Text_20_body">Ma dépression a toujours été liée à la conviction que, littéralement, je ne servais à rien. J’ai passé la majeure partie de ma vie, jusqu’à l’âge de trente ans, à croire que je ne travaillerais jamais. Dans ma vingtaine, j’ai erré entre des études de troisième cycle, des périodes de chômage et des emplois temporaires. Dans chacun de ces rôles, j’avais le sentiment de ne pas être à ma place : dans les études supérieures, parce que j’étais un dilettante qui, d’une manière ou d’une autre, s’en était sorti à force de supercheries, et non un véritable érudit ; au chômage, parce qu’en réalité je n’étais pas au chômage, comme ceux qui cherchaient honnêtement du travail, mais plutôt un fainéant ; et dans les emplois temporaires, parce que j’avais l’impression d’être incompétent et que, de toute façon, je n’avais pas ma place dans ces emplois de bureau ou d’usine, non pas parce que j’étais « trop bon » pour eux, mais bien au contraire parce que j’étais surdiplômé et inutile, privant ainsi quelqu’un d’un emploi dont il avait besoin et qu’il méritait plus que moi. Même lorsque j’étais hospitalisé dans un service psychiatrique, j’avais l’impression de ne pas être réellement déprimé ; je simulais simplement la dépression pour éviter de travailler, ou, selon la logique infernalement paradoxale de la dépression, je la simulais pour cacher le fait que j’étais incapable de travailler et qu’il n’y avait pas de place pour moi dans la société.</text:p>
      <text:p text:style-name="Text_20_body">Lorsque j’ai enfin décroché un poste de professeur dans un centre de formation professionnelle, j’ai ressenti une euphorie pendant un certain temps ; cependant, c’est précisément cette euphorie qui démontrait que je ne m’étais pas débarrassé de ce sentiment d’inutilité qui allait bientôt me plonger dans de nouveaux épisodes dépressifs. Il me manquait le calme et l’assurance propres à quelqu’un <text:soft-page-break/>de né pour ce poste. À un niveau pas très profond, je continuais manifestement à ne pas croire que j’étais capable d’exercer un métier comme celui d’enseignant. Mais d’où venait cette croyance ? Le courant de pensée dominant en psychiatrie situe l’origine de ces « croyances » dans des dysfonctionnements de la chimie cérébrale, que l’on corrige à l’aide de médicaments ; la psychanalyse et les thérapies qui s’en inspirent cherchent, comme on le sait, les racines du mal-être mental dans l’environnement familial, tandis que la thérapie cognitivo-comportementale s’intéresse moins à localiser l’origine des croyances négatives qu’à simplement les remplacer par une série de récits positifs. Ce n’est pas que ces modèles soient tout à fait faux, mais ils négligent — et doivent négliger — la cause la plus probable de ces sentiments d’infériorité : le pouvoir social. La forme de pouvoir social qui m’a le plus affecté était le pouvoir de classe, bien que, bien sûr, le genre, la race et d’autres formes d’oppression produisent le même sentiment d’infériorité ontologique, qui s’exprime le mieux dans l’idée que j’ai formulée précédemment : que l’on n’est pas le genre de personne capable d’assumer les rôles réservés au groupe dominant.</text:p>
      <text:p text:style-name="Text_20_body">À la demande d’un des lecteurs de mon livre *Réalisme capitaliste*, j’ai commencé à m’intéresser aux travaux de David Smail. Smail, thérapeute qui axe sa pratique sur la question du pouvoir, a confirmé les hypothèses que j’avais entrevues concernant la dépression. Dans son ouvrage fondamental *Les origines du malheur*, Smail décrit comment les marques de classe sont conçues pour être indélébiles. Pour ceux à qui l’on apprend dès la naissance à se considérer comme inférieurs, l’acquisition de diplômes ou de richesse suffira rarement à effacer — ni dans leur propre esprit ni dans celui des autres — ce sentiment primordial d’inutilité qui les marque dès leur plus jeune âge. Quiconque sort de la sphère sociale qu’il est censé occuper court toujours le risque d’être submergé par des sentiments de vertige, de panique et d’horreur : « …isolé, déconnecté, entouré d’un espace hostile, tu te retrouves soudain sans liens, sans stabilité, sans rien pour te maintenir debout ou à ta place ; une irréalité vertigineuse et répugnante s’empare de toi ; tu te sens menacé par une perte totale d’identité, un sentiment de supercherie absolue ; tu n’as pas le droit d’être ici, maintenant, d’habiter ce corps, d’être habillé de cette manière ; tu n’es rien, et « rien » est, littéralement, ce que tu sens que tu es sur le point de devenir. »</text:p>
      <text:p text:style-name="Text_20_body">Depuis quelque temps, l’une des tactiques les plus efficaces de la classe dominante est celle de la responsabilisation. Chaque membre de la classe subordonnée est encouragé à considérer que sa pauvreté, son manque d’opportunités ou son chômage sont de sa faute et de sa seule faute. Les individus se blâment eux-mêmes plutôt que les structures sociales, dont on leur a d’ailleurs fait croire qu’elles n’existent pas (ce ne sont que des excuses auxquelles recourent les faibles). Ce que Smail appelle le « volontarisme magique » — la croyance selon laquelle il appartient à chaque individu de devenir ce qu’il veut — est l’idéologie dominante et la religion officieuse de la société capitaliste contemporaine, véhiculée tant par les « experts » de la télé-réalité et les gourous du monde des affaires que par les politiciens. Le volontarisme magique est à la fois une conséquence et une cause du faible niveau historique de conscience de classe que nous connaissons aujourd’hui. C’est le revers de la dépression, dont la conviction sous-jacente est que nous sommes tous les seuls responsables de notre propre misère et que, par conséquent, nous la méritons. Au Royaume-Uni, les chômeurs de longue durée sont actuellement confrontés à une situation particulièrement cruelle : à une population à qui l’on a transmis toute sa vie le message qu’elle ne sert à rien, on lui dit simultanément qu’elle peut faire ce qu’elle veut.</text:p>
      <text:p text:style-name="Text_20_body">Nous devons comprendre la soumission fataliste de la population britannique à l’austérité comme la conséquence d’une dépression délibérément entretenue. Cette dépression se manifeste par <text:soft-page-break/>l’acceptation de l’idée que les choses vont empirer (pour tous sauf une petite élite), que nous avons de la chance d’avoir un emploi (et que nous ne devrions donc pas nous attendre à ce que les salaires suivent le rythme de l’inflation), et que nous ne pouvons pas nous permettre les prestations collectives de l’État-providence. La dépression collective est le résultat du projet de resubordination mené par la classe dominante. Depuis quelque temps, nous acceptons de plus en plus l’idée que nous sommes incapables d’agir. Il ne s’agit pas d’un manque de volonté, tout comme une personne déprimée ne peut pas « s’en sortir » simplement en « faisant un effort ». Reconstruire la conscience de classe est sans aucun doute une tâche colossale, qui ne peut être accomplie en recourant à des solutions toutes faites ; mais, malgré ce que nous dit notre dépression collective, c’est possible. Inventer de nouvelles formes de participation politique, redonner vie à des institutions devenues décadentes, transformer le mécontentement privatisé en colère politisée : tout cela peut arriver, et quand cela arrive, qui sait ce qui est possible ?</text:p>
      <text:p text:style-name="Text_20_body">Source : https://k-punk.org/</text:p>
      <text:p text:style-name="Standard"/>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oto Serif CJK SC" style:font-family-asian="'Noto Serif CJK SC'" style:font-family-generic-asian="system" style:font-pitch-asian="variable" style:font-size-asian="24pt" style:font-weight-asian="bold" style:font-name-complex="Noto Sans Devanagari1" style:font-family-complex="'Noto Sans Devanagari'" style:font-family-generic-complex="system" style:font-pitch-complex="variable" style:font-size-complex="24pt" style:font-weight-complex="bold"/>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loext:opacity="100%" style:text-underline-style="solid" style:text-underline-width="auto" style:text-underline-color="font-color"/>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TerKo</meta:initial-creator>
    <meta:creation-date>2026-08-09T17:20:22.091732852</meta:creation-date>
    <dc:date>2026-08-09T17:25:10.606047106</dc:date>
    <dc:creator>TerKo</dc:creator>
    <meta:editing-duration>PT4M48S</meta:editing-duration>
    <meta:editing-cycles>1</meta:editing-cycles>
    <meta:generator>LibreOffice/24.2.7.2$Linux_X86_64 LibreOffice_project/420$Build-2</meta:generator>
    <meta:document-statistic meta:table-count="0" meta:image-count="0" meta:object-count="0" meta:page-count="3" meta:paragraph-count="12" meta:word-count="1429" meta:character-count="8953" meta:non-whitespace-character-count="7526"/>
  </office:meta>
</office:document-meta>
</file>